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toolpanel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image/png" manifest:full-path="Pictures/1000020100000780000004386427099A.png"/>
  <manifest:file-entry manifest:media-type="image/jpeg" manifest:full-path="Pictures/10000000000001B60000012308021F86.jpg"/>
  <manifest:file-entry manifest:media-type="image/png" manifest:full-path="Pictures/1000000000000556000003004B863608.png"/>
  <manifest:file-entry manifest:media-type="image/jpeg" manifest:full-path="Pictures/10000000000005780000022016FE883A.jpg"/>
  <manifest:file-entry manifest:media-type="" manifest:full-path="Pictures/"/>
  <manifest:file-entry manifest:media-type="application/binary" manifest:full-path="layout-cache"/>
  <manifest:file-entry manifest:media-type="text/xml" manifest:full-path="content.xml"/>
  <manifest:file-entry manifest:media-type="application/rdf+xml" manifest:full-path="manifest.rdf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 grddl:transformation="http://docs.oasis-open.org/office/1.2/xslt/odf2rdf.xsl">
  <office:scripts/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left="0cm" fo:margin-right="0.134cm" fo:margin-top="0cm" fo:margin-bottom="0cm" fo:text-indent="0cm" style:auto-text-indent="false"/>
    </style:style>
    <style:style style:name="P3" style:family="paragraph" style:parent-style-name="Standard">
      <style:paragraph-properties fo:margin-left="0cm" fo:margin-right="0.134cm" fo:margin-top="0cm" fo:margin-bottom="0cm" fo:text-align="center" style:justify-single-word="false" fo:text-indent="0cm" style:auto-text-indent="false"/>
    </style:style>
    <style:style style:name="P4" style:family="paragraph" style:parent-style-name="Standard" style:master-page-name="Standard">
      <style:paragraph-properties fo:margin-left="0cm" fo:margin-right="0.134cm" fo:margin-top="0cm" fo:margin-bottom="0cm" fo:text-align="center" style:justify-single-word="false" fo:text-indent="0cm" style:auto-text-indent="false" style:page-number="auto"/>
      <style:text-properties fo:font-size="16pt" fo:font-weight="bold" style:font-size-asian="16pt" style:font-weight-asian="bold"/>
    </style:style>
    <style:style style:name="P5" style:family="paragraph" style:parent-style-name="Standard">
      <style:paragraph-properties fo:margin-left="0cm" fo:margin-right="0cm" fo:margin-top="0cm" fo:margin-bottom="0.397cm" fo:text-indent="0cm" style:auto-text-indent="false"/>
    </style:style>
    <style:style style:name="P6" style:family="paragraph" style:parent-style-name="Standard">
      <style:paragraph-properties fo:margin-left="0cm" fo:margin-right="0cm" fo:margin-top="0cm" fo:margin-bottom="0.515cm" fo:text-indent="0cm" style:auto-text-indent="false"/>
    </style:style>
    <style:style style:name="P7" style:family="paragraph" style:parent-style-name="Standard">
      <style:paragraph-properties fo:margin-left="0cm" fo:margin-right="0cm" fo:margin-top="0cm" fo:margin-bottom="0.51cm" fo:text-indent="0cm" style:auto-text-indent="false"/>
    </style:style>
    <style:style style:name="P8" style:family="paragraph" style:parent-style-name="Standard">
      <style:paragraph-properties fo:margin-left="0.018cm" fo:margin-right="0.513cm" fo:text-indent="-0.018cm" style:auto-text-indent="false"/>
    </style:style>
    <style:style style:name="P9" style:family="paragraph" style:parent-style-name="Standard">
      <style:paragraph-properties fo:margin-left="0.018cm" fo:margin-right="0.513cm" fo:text-align="center" style:justify-single-word="false" fo:text-indent="-0.018cm" style:auto-text-indent="false"/>
      <style:text-properties fo:font-weight="bold" style:font-weight-asian="bold" style:font-size-complex="14pt"/>
    </style:style>
    <style:style style:name="P10" style:family="paragraph" style:parent-style-name="Standard">
      <style:paragraph-properties fo:margin-left="0.018cm" fo:margin-right="0.513cm" fo:text-align="center" style:justify-single-word="false" fo:text-indent="-0.018cm" style:auto-text-indent="false"/>
    </style:style>
    <style:style style:name="P11" style:family="paragraph" style:parent-style-name="Standard">
      <style:paragraph-properties fo:margin-left="0.018cm" fo:margin-right="0.513cm" fo:margin-top="0cm" fo:margin-bottom="0.593cm" fo:text-indent="-0.018cm" style:auto-text-indent="false"/>
    </style:style>
    <style:style style:name="P12" style:family="paragraph" style:parent-style-name="Standard">
      <style:paragraph-properties fo:margin-left="0.018cm" fo:margin-right="0.513cm" fo:margin-top="0cm" fo:margin-bottom="0cm" fo:line-height="197%" fo:text-indent="-0.018cm" style:auto-text-indent="false"/>
    </style:style>
    <style:style style:name="P13" style:family="paragraph" style:parent-style-name="Standard">
      <style:paragraph-properties fo:margin-left="0cm" fo:margin-right="0.513cm" fo:text-indent="0cm" style:auto-text-indent="false"/>
    </style:style>
    <style:style style:name="P14" style:family="paragraph" style:parent-style-name="Standard">
      <style:paragraph-properties fo:margin-left="0cm" fo:margin-right="0.513cm" fo:margin-top="0cm" fo:margin-bottom="0.284cm" fo:line-height="148%" fo:text-indent="0cm" style:auto-text-indent="false"/>
    </style:style>
    <style:style style:name="P15" style:family="paragraph" style:parent-style-name="Standard">
      <style:paragraph-properties fo:margin-left="0.018cm" fo:margin-right="0.61cm" fo:text-indent="-0.018cm" style:auto-text-indent="false"/>
    </style:style>
    <style:style style:name="P16" style:family="paragraph" style:parent-style-name="Standard">
      <style:paragraph-properties fo:margin-left="-0.009cm" fo:margin-right="0.61cm" fo:text-indent="-0.018cm" style:auto-text-indent="false"/>
    </style:style>
    <style:style style:name="P17" style:family="paragraph" style:parent-style-name="Standard">
      <style:paragraph-properties fo:margin-left="-0.009cm" fo:margin-right="0.61cm" fo:margin-top="0cm" fo:margin-bottom="0.189cm" fo:line-height="165%" fo:text-indent="-0.018cm" style:auto-text-indent="false"/>
    </style:style>
    <style:style style:name="P18" style:family="paragraph" style:parent-style-name="Standard">
      <style:paragraph-properties fo:margin-left="0cm" fo:margin-right="0.61cm" fo:text-indent="0cm" style:auto-text-indent="false"/>
    </style:style>
    <style:style style:name="P19" style:family="paragraph" style:parent-style-name="Standard">
      <style:paragraph-properties fo:margin-left="0cm" fo:margin-right="0.61cm" fo:text-indent="0cm" style:auto-text-indent="false"/>
      <style:text-properties fo:font-size="12pt" fo:font-weight="bold" style:font-size-asian="12pt" style:font-weight-asian="bold" style:font-size-complex="12pt"/>
    </style:style>
    <style:style style:name="P20" style:family="paragraph" style:parent-style-name="Standard">
      <style:paragraph-properties fo:margin-left="-0.026cm" fo:margin-right="0.61cm" fo:margin-top="0cm" fo:margin-bottom="0.289cm" fo:line-height="148%" fo:text-indent="0.499cm" style:auto-text-indent="false"/>
    </style:style>
    <style:style style:name="P21" style:family="paragraph" style:parent-style-name="Standard">
      <style:paragraph-properties fo:margin-left="-0.026cm" fo:margin-right="0.61cm" fo:margin-top="0cm" fo:margin-bottom="0.289cm" fo:line-height="147%" fo:text-indent="0.499cm" style:auto-text-indent="false"/>
    </style:style>
    <style:style style:name="P22" style:family="paragraph" style:parent-style-name="Standard">
      <style:paragraph-properties fo:margin-left="-0.026cm" fo:margin-right="0.61cm" fo:margin-top="0cm" fo:margin-bottom="0.284cm" fo:line-height="148%" fo:text-indent="0cm" style:auto-text-indent="false"/>
    </style:style>
    <style:style style:name="P23" style:family="paragraph" style:parent-style-name="Standard">
      <style:paragraph-properties fo:margin-left="0.49cm" fo:margin-right="0.513cm" fo:text-indent="-0.018cm" style:auto-text-indent="false"/>
      <style:text-properties fo:font-size="12pt" style:font-size-asian="12pt" style:font-size-complex="12pt"/>
    </style:style>
    <style:style style:name="P24" style:family="paragraph" style:parent-style-name="Standard">
      <style:paragraph-properties fo:margin-left="0.499cm" fo:margin-right="0cm" fo:margin-top="0cm" fo:margin-bottom="0.515cm" fo:text-indent="0cm" style:auto-text-indent="false"/>
    </style:style>
    <style:style style:name="P25" style:family="paragraph">
      <style:paragraph-properties fo:text-align="center"/>
      <style:text-properties fo:font-size="18pt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 style:font-size-complex="14pt"/>
    </style:style>
    <style:style style:name="T3" style:family="text">
      <style:text-properties fo:font-size="16pt" fo:font-weight="bold" style:font-size-asian="16pt" style:font-weight-asian="bold"/>
    </style:style>
    <style:style style:name="T4" style:family="text">
      <style:text-properties fo:font-size="18pt" fo:font-style="italic" style:text-underline-style="solid" style:text-underline-width="auto" style:text-underline-color="font-color" fo:font-weight="bold" style:font-size-asian="18pt" style:font-style-asian="italic" style:font-weight-asian="bold" style:font-size-complex="18pt"/>
    </style:style>
    <style:style style:name="T5" style:family="text">
      <style:text-properties fo:font-size="18pt" fo:font-style="italic" style:text-underline-style="solid" style:text-underline-width="auto" style:text-underline-color="font-color" style:font-size-asian="18pt" style:font-style-asian="italic" style:font-size-complex="18pt"/>
    </style:style>
    <style:style style:name="T6" style:family="text">
      <style:text-properties fo:font-size="12pt" style:font-size-asian="12pt" style:font-size-complex="12pt"/>
    </style:style>
    <style:style style:name="T7" style:family="text">
      <style:text-properties fo:font-size="12pt" fo:font-weight="bold" style:font-size-asian="12pt" style:font-weight-asian="bold" style:font-size-complex="12pt"/>
    </style:style>
    <style:style style:name="fr1" style:family="graphic" style:parent-style-name="Graphics">
      <style:graphic-properties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style:vertical-pos="from-top" style:vertical-rel="paragraph" style:horizontal-pos="center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none" draw:fill="none" draw:textarea-horizontal-align="center" draw:textarea-vertical-align="middle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style:run-through="background" style:vertical-pos="from-top" style:vertical-rel="page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text:anchor-type="page" text:anchor-page-number="0" draw:z-index="0" draw:style-name="gr1" draw:text-style-name="P25" svg:width="10.648cm" svg:height="5.619cm" svg:x="0cm" svg:y="0cm">
        <draw:image xlink:href="Pictures/1000000000000556000003004B863608.png" xlink:type="simple" xlink:show="embed" xlink:actuate="onLoad">
          <text:p/>
        </draw:image>
      </draw:frame>
      <draw:frame text:anchor-type="page" text:anchor-page-number="0" draw:z-index="1" draw:name="Picture 1" draw:style-name="gr1" draw:text-style-name="P25" svg:width="5.056cm" svg:height="3.365cm" svg:x="0cm" svg:y="0cm">
        <draw:image xlink:href="Pictures/10000000000001B60000012308021F86.jpg" xlink:type="simple" xlink:show="embed" xlink:actuate="onLoad">
          <text:p/>
        </draw:image>
      </draw:frame>
      <text:p text:style-name="P4"/>
      <text:p text:style-name="P3"><draw:frame draw:style-name="fr1" draw:name="immagini1" text:anchor-type="paragraph" svg:width="17.489cm" svg:height="6.795cm" draw:z-index="2"><draw:image xlink:href="Pictures/10000000000005780000022016FE883A.jpg" xlink:type="simple" xlink:show="embed" xlink:actuate="onLoad"/></draw:frame><text:span text:style-name="T4"/></text:p>
      <text:p text:style-name="P3"><text:span text:style-name="T4">Modulo Coreografia</text:span></text:p>
      <text:p text:style-name="P5"/>
      <text:p text:style-name="P5"><text:span text:style-name="T1">DATI SCUOLA <text:s/></text:span></text:p>
      <text:p text:style-name="P8"><text:span text:style-name="T6">SCUOLA DI APPARTENENZA <text:s/>.......................................................................................................... </text:span></text:p>
      <text:p text:style-name="P11"><text:span text:style-name="T6">VIA E NUMERO CIVICO .....................................................................................................................</text:span></text:p>
      <text:p text:style-name="P8"><text:span text:style-name="T6">CITTA’, PROVINCIA E C.A.P. <text:s/>...........................................................................................................</text:span></text:p>
      <text:p text:style-name="P8"><text:span text:style-name="T6">E-MAIL <text:s/>................................................................................................................................................. </text:span></text:p>
      <text:p text:style-name="P12"><text:span text:style-name="T6">NOME E COGNOME DEL RESPONSABILE <text:s/>................................................................................... </text:span></text:p>
      <text:p text:style-name="P12"><text:span text:style-name="T6">TELEFONO DEL RESPONSABILE <text:s/>.................................................................................................. </text:span></text:p>
      <text:p text:style-name="P6"><text:span text:style-name="T6"><text:s/></text:span></text:p>
      <text:p text:style-name="P8"><text:span text:style-name="T2">DATI COREOGRAFIA</text:span></text:p>
      <text:p text:style-name="P8"><text:span text:style-name="T6">TITOLO DELLA COREOGRAFIA <text:s/>................................................................................................... </text:span></text:p>
      <text:p text:style-name="P8"><text:span text:style-name="T6">COREOGRAFO <text:s/>.................................................................................................................................. </text:span></text:p>
      <text:p text:style-name="P8"><text:span text:style-name="T6">TIPOLOGIA (SOLO, DUO, GRUPPO) <text:s/>.............................................................................................. </text:span></text:p>
      <text:p text:style-name="P8"><text:span text:style-name="T6">DURATA <text:s/>.............................................................................................................................................</text:span></text:p>
      <text:p text:style-name="P8"><text:span text:style-name="T6">TITOLO ORIGINALE BRANO MUSICALE <text:s/>..................................................................................... </text:span></text:p>
      <text:p text:style-name="P8"><text:span text:style-name="T6">AUTORE DELLA MUSICA <text:s/>............................................................................................................... </text:span></text:p>
      <text:p text:style-name="P8"><text:soft-page-break/><text:span text:style-name="T6">DURATA DEL BRANO <text:s/>...................................................................................................................... </text:span></text:p>
      <text:p text:style-name="P14"><text:span text:style-name="T6">Il sottoscritto legale rappresentante ................................................................. dichiara sotto la propria responsabilità, a nome di tutti i partecipanti, di essere a conoscenza del regolamento e di accettarne i contenuti. </text:span></text:p>
      <text:p text:style-name="P8"><text:span text:style-name="T6">Firma del legale rappresentante della scuola <text:s/>................................................................</text:span></text:p>
      <text:p text:style-name="P9"/>
      <text:p text:style-name="P10"><text:span text:style-name="T4">Scheda Singolo Partecipante</text:span></text:p>
      <text:p text:style-name="P16"><text:span text:style-name="T6"><text:s/></text:span><text:span text:style-name="T2">DATI PARTECIPANTE</text:span></text:p>
      <text:p text:style-name="P13"><text:span text:style-name="T6">COGNOME <text:s/>........................................................................................................................................</text:span></text:p>
      <text:p text:style-name="P13"><text:span text:style-name="T6">NOME <text:s/>.................................................................................................................................................</text:span></text:p>
      <text:p text:style-name="P13"><text:span text:style-name="T6">LUOGO DI NASCITA E PROVINCIA <text:s/>.............................................................................................</text:span></text:p>
      <text:p text:style-name="P13"><text:span text:style-name="T6">DATA DI NASCITA <text:s/>..........................................................................................................................</text:span></text:p>
      <text:p text:style-name="P13"><text:span text:style-name="T6">CODICE FISCALE <text:s/>.............................................................................................................................</text:span></text:p>
      <text:p text:style-name="P13"><text:span text:style-name="T6">LUOGO, PROVINCIA DI RESIDENZA E CAP.................................................................................</text:span></text:p>
      <text:p text:style-name="P13"><text:span text:style-name="T6">VIA E NUMERO CIVICO <text:s/>..................................................................................................................</text:span></text:p>
      <text:p text:style-name="P13"><text:span text:style-name="T6">TELEFONO E/O CELLULARE <text:s/>..........................................................................................................</text:span></text:p>
      <text:p text:style-name="P7"><text:span text:style-name="T6">E-MAIL <text:s/>.................................................................................................................................................</text:span></text:p>
      <text:p text:style-name="P16"><text:span text:style-name="T6">SCUOLA DI APPARTENENZA <text:s/>......................................................................................................... </text:span></text:p>
      <text:p text:style-name="P7"><text:span text:style-name="T6">TITOLO COREOGRAFIA <text:s/>..................................................................................................................</text:span></text:p>
      <text:p text:style-name="P19"/>
      <text:p text:style-name="P18"><text:span text:style-name="T7">Informativa sulla Privacy </text:span></text:p>
      <text:p text:style-name="P20"><text:span text:style-name="T6">Ai sensi dell'art. 13 del D.Lgs 196/2003, i dati personali che la riguardano saranno trattati per lo svolgimento delle attività autorizzate sopra descritte e potranno essere comunicati a terzi (altre società o professionisti del settore quali, ad esempio, designer o tipografie) sempre al fine del perseguimento delle finalità indicate. </text:span></text:p>
      <text:p text:style-name="P21"><text:soft-page-break/><text:span text:style-name="T6">In relazione ai dati conferiti Lei potrà esercitare i diritti di cui all'art. 7 del D.Lgs. 196/2003: conferma dell'esistenza dei dati, origine, finalità, aggiornamento, cancellazione, diritto di opposizione. </text:span></text:p>
      <text:p text:style-name="P22"><text:span text:style-name="T6"><text:s text:c="5"/>Per esercitare tali diritti dovrà rivolgersi al Titolare del Trattamento dei Dati Personali che è Associazione Endas Ensemble G. Barbiari con sede in Via Del Mercato 1 <text:s/>nel comune di Sasso Marconi (BO). La mancata apposizione del consenso preclude totalmente la prosecuzione dei servizi. </text:span></text:p>
      <text:p text:style-name="P15"><text:span text:style-name="T6">[ <text:s/>] <text:s/>DO IL CONSENSO <text:s text:c="8"/>[ <text:s/>] <text:s/>NEGO IL CONSENSO </text:span></text:p>
      <text:p text:style-name="P15"><text:span text:style-name="T6">FIRMA <text:s/>................................................................ <text:s/></text:span></text:p>
      <text:p text:style-name="P17"><text:span text:style-name="T6">Firmando il presente modulo si dichiara di aver preso visione ed accettare il regolamento dell’evento. <text:s/></text:span></text:p>
      <text:p text:style-name="P15"><text:span text:style-name="T6">FIRMA ALLIEVO <text:s/>................................................................ </text:span></text:p>
      <text:p text:style-name="P7"><text:span text:style-name="T6">FIRMA GENITORE (PER MINORI) ................................................................ <text:s text:c="2"/></text:span></text:p>
      <text:p text:style-name="P23"/>
      <text:p text:style-name="P6"><text:span text:style-name="T6">AUTORIZZO la segreteria al trattamento dei dati e accetto il regolamento.</text:span></text:p>
      <text:p text:style-name="P8"><text:span text:style-name="T6">DATA <text:s/>.................................................................</text:span></text:p>
      <text:p text:style-name="P8"><text:span text:style-name="T6">FIRMA <text:s/>............................................................... </text:span></text:p>
      <text:p text:style-name="P24"><text:span text:style-name="T6"><text:s/></text:span></text:p>
      <text:p text:style-name="P6"><text:span text:style-name="T7">DESTINATARIO PASS </text:span></text:p>
      <text:p text:style-name="P13"><text:span text:style-name="T6">NOME PASS <text:s/>.........................................................................................................................................</text:span></text:p>
      <text:p text:style-name="P8"><text:span text:style-name="T6">TELEFONO PASS <text:s/>................................................................................................................................</text:span></text:p>
      <text:p text:style-name="Standard"/>
      <text:p text:style-name="P1"><draw:frame draw:style-name="fr2" draw:name="immagini2" text:anchor-type="paragraph" svg:y="-0.437cm" svg:width="5.498cm" svg:height="3.092cm" draw:z-index="3"><draw:image xlink:href="Pictures/1000020100000780000004386427099A.png" xlink:type="simple" xlink:show="embed" xlink:actuate="onLoad"/></draw:frame>inviare il modulo a: danzaensemble@libero.i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 grddl:transformation="http://docs.oasis-open.org/office/1.2/xslt/odf2rdf.xsl">
  <office:font-face-decls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it" fo:country="IT" style:letter-kerning="true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margin-left="0.018cm" fo:margin-right="0cm" fo:margin-top="0cm" fo:margin-bottom="0.512cm" fo:orphans="2" fo:widows="2" fo:text-indent="-0.018cm" style:auto-text-indent="false" style:writing-mode="lr-tb"/>
      <style:text-properties fo:color="#000000" style:font-name="Times New Roman" fo:font-size="14pt" style:font-name-asian="Times New Roman1" style:font-size-asian="14pt" style:font-name-complex="Times New Roman1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Footer" style:family="paragraph" style:parent-style-name="Standard" style:default-outline-level="" style:class="extra">
      <style:paragraph-properties fo:margin-top="0cm" fo:margin-bottom="0cm" fo:line-height="100%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Default_20_Paragraph_20_Font" style:display-name="Default Paragraph Font" style:family="text"/>
    <style:style style:name="Footer_20_Char" style:display-name="Footer Char" style:family="text" style:parent-style-name="Default_20_Paragraph_20_Font">
      <style:text-properties fo:color="#000000" style:font-name="Times New Roman" fo:font-size="14pt" style:font-name-asian="Times New Roman1" style:font-size-asian="14pt" style:font-name-complex="Times New Roman1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style style:name="MP1" style:family="paragraph" style:parent-style-name="Standard">
      <style:paragraph-properties fo:margin-left="0cm" fo:margin-right="0.134cm" fo:margin-top="0cm" fo:margin-bottom="0cm" fo:text-indent="0cm" style:auto-text-indent="false"/>
    </style:style>
    <style:style style:name="MP2" style:family="paragraph" style:parent-style-name="Standard">
      <style:paragraph-properties fo:margin-left="0cm" fo:margin-right="0.134cm" fo:margin-top="0cm" fo:margin-bottom="0cm" fo:text-align="center" style:justify-single-word="false" fo:text-indent="0cm" style:auto-text-indent="false"/>
    </style:style>
    <style:style style:name="MT1" style:family="text">
      <style:text-properties fo:font-size="16pt" fo:font-weight="bold" style:font-size-asian="16pt" style:font-weight-asian="bold"/>
    </style:style>
    <style:page-layout style:name="Mpm1">
      <style:page-layout-properties fo:page-width="21.001cm" fo:page-height="29.7cm" style:num-format="1" style:print-orientation="portrait" fo:margin-top="1.272cm" fo:margin-bottom="2.12cm" fo:margin-left="1.998cm" fo:margin-right="1.379cm" style:writing-mode="lr-tb" style:layout-grid-color="#c0c0c0" style:layout-grid-lines="26308" style:layout-grid-base-height="0.423cm" style:layout-grid-ruby-height="0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1.226cm" fo:margin-left="0cm" fo:margin-right="0cm" fo:margin-bottom="1.125cm" style:dynamic-spacing="true"/>
      </style:header-style>
      <style:footer-style/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</office:automatic-styles>
  <office:master-styles>
    <style:master-page style:name="Standard" style:page-layout-name="Mpm1">
      <style:header>
        <text:p text:style-name="MP1"/>
      </style:header>
      <style:header-left>
        <text:p text:style-name="MP2"><text:span text:style-name="MT1">MODULO COREOGRAFIA </text:span></text:p>
      </style:header-left>
    </style:master-page>
    <style:master-page style:name="First_20_Page" style:display-name="First Page" style:page-layout-name="Mpm2" style:next-style-name="Standard">
      <style:header>
        <text:p text:style-name="MP2"><text:span text:style-name="MT1">MODULO COREOGRAFIA </text:span></text:p>
      </style:head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 grddl:transformation="http://docs.oasis-open.org/office/1.2/xslt/odf2rdf.xsl">
  <office:meta>
    <meta:initial-creator>beatrice</meta:initial-creator>
    <dc:creator>Paola Luciani</dc:creator>
    <meta:editing-cycles>4</meta:editing-cycles>
    <meta:creation-date>2018-02-16T10:09:00</meta:creation-date>
    <dc:date>2018-04-30T09:42:43</dc:date>
    <meta:editing-duration>PT32S</meta:editing-duration>
    <meta:generator>OpenOffice.org/3.3$Unix OpenOffice.org_project/330m20$Build-9567</meta:generator>
    <meta:document-statistic meta:table-count="0" meta:image-count="2" meta:object-count="0" meta:page-count="3" meta:paragraph-count="51" meta:word-count="329" meta:character-count="5554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